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-verejne:objednavky_kartonovych_mnozstvi"/><text:bookmark-start text:name="__RefHeading___eshop_-_objednavky_kartonovych_mnozstvi_1"/><text:bookmark-start text:name="eshop_-_objednavky_kartonovych_mnozstvi"/>Eshop - Objednávky kartonových množství<text:bookmark-end text:name="__RefHeading___eshop_-_objednavky_kartonovych_mnozstvi_1"/><text:bookmark-end text:name="eshop_-_objednavky_kartonovych_mnozstv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hrnutí:</text:p><text:list text:style-name="List_20_1" text:continue-numbering="false"><text:list-item><text:p text:style-name="List_20_1_Content_First"> Do 28. 6. 2019 mají kartonová množství samostatné položky v e-shopu a objednávají se pomocí kódu celého kartonu.</text:p></text:list-item><text:list-item><text:p text:style-name="List_20_1_Content_Last"> Od 28. 6. 2019 odpoledne budou samostatné zásoby kartonů zrušeny a bude nutné objednávat správný násobek jednotlivých kusů.</text:p></text:list-item></text:list></table:table-cell></table:table-row></table:table></draw:text-box></draw:frame></text:p>
      <text:h text:style-name="Heading_20_2" text:outline-level="2"><text:bookmark-start text:name="__RefHeading___system_objednavani_do_28.6.2019_2"/><text:bookmark-start text:name="system_objednavani_do_28.6.2019"/>Systém objednávání do 28.6.2019<text:bookmark-end text:name="__RefHeading___system_objednavani_do_28.6.2019_2"/><text:bookmark-end text:name="system_objednavani_do_28.6.2019"/></text:h>
      <text:p text:style-name="Text_20_body">Možnosti objednávání:
- ruční zadání počtu kartonů v tabulce
- přes tzv. “rychlou objednávku” přes CSV zadáním kódu kartonu a počtu kusů. Při objednávání celých kartonů preferujeme výrazně objednávání přes kódy celých kartonů namísto objednávání přes kódy jednotlivých kusů.</text:p>
      <text:p text:style-name="Text_20_body">Na fakturách a dokladech se objevují kartony jako jiné položky a s jinými kódy než jednotlivé kusy téhož výrobku.</text:p>
      <text:p text:style-name="Text_20_body">V PDF verzích ceníků se objevují samostatné řádky s cenami pro celé kartony.</text:p>
      <text:h text:style-name="Heading_20_2" text:outline-level="2"><text:bookmark-start text:name="__RefHeading___system_objednavani_po_28.6.2019_3"/><text:bookmark-start text:name="system_objednavani_po_28.6.2019"/>Systém objednávání po 28.6.2019<text:bookmark-end text:name="__RefHeading___system_objednavani_po_28.6.2019_3"/><text:bookmark-end text:name="system_objednavani_po_28.6.2019"/></text:h>
      <text:p text:style-name="Text_20_body">V tabulce zmizí úplně řádky s kartony.</text:p>
      <text:p text:style-name="Text_20_body">U produktů, které jsou baleny do kartonu, ale přibudou napravo tlačítka “+ karton” a “- karton”. Kliknutím na ně se automaticky do políčka počtu jednotlivých kusů přidá nebo odebere tolik kusů jednotlivých výrobků, aby to přesně odpovídalo celému kartonu. Preferujeme objednávky po celých kartonech, ale v případě zadání počtu kusů odpovídající několika celým kartonům a několika volným produktům to dokážeme rovněž zpracovat.</text:p>
      <text:p text:style-name="Text_20_body">V případě použití “rychlé objednávky” již NEBUDE možné používat kódy kartonů. Např. místo “02940;1” odpovídající jednomu kartonu s kódem 02940 (jeden “Prací gel 1 l - karton 15 ks”) bude nutné zadat “00420;15” (patnáct “Prací gel 1 l”).</text:p>
      <text:p text:style-name="Text_20_body">Na fakturách se začnou objevovat vždy jen počty jednotlivých kusů, kódy kartonů se přestanou používat. Na samotných kartonových krabicích ale zůstanou etikety s EANy těchto kartonů tak jako doposud (tj. na kartonu Pracího gelu bude EAN 8594165002945, nikoli EAN jednotlivého kusu uvnitř, který je 8594165000422.)</text:p>
      <text:p text:style-name="Text_20_body">Z PDF verzí ceníků s nejbližší aktualizací zmizí všechny řádky s kartonovými položkami, a údaje o počtu kusů v kartonu zůstanou jen u řádků jednotlivých kusů výrobků. V budoucnu se EAN kódy na etiketách kartonů objeví jako samotatný sloupec v cenící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vody-verejne:objednavky_kartonovych_mnozstvi</dc:title>
  </office:meta>
</office:document-meta>
</file>